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3" svg:font-family="Arial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 Unicode MS1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Standard">
      <style:text-properties fo:color="#000000" fo:font-size="13pt" fo:font-weight="bold" style:font-size-asian="13pt" style:font-weight-asian="bold" style:font-size-complex="13pt" style:font-weight-complex="bold"/>
    </style:style>
    <style:style style:name="P2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margin-top="0.423cm" fo:margin-bottom="0.423cm" fo:line-height="100%"/>
    </style:style>
    <style:style style:name="P5" style:family="paragraph" style:parent-style-name="Standard">
      <style:paragraph-properties fo:margin-top="0.423cm" fo:margin-bottom="0.423cm" fo:line-height="100%"/>
      <style:text-properties fo:font-size="13pt" fo:font-style="normal" fo:font-weight="bold" style:font-size-asian="13pt" style:font-style-asian="normal" style:font-weight-asian="bold" style:font-size-complex="13pt" style:font-style-complex="normal" style:font-weight-complex="bold"/>
    </style:style>
    <style:style style:name="P6" style:family="paragraph" style:parent-style-name="Standard" style:master-page-name="Standard">
      <style:paragraph-properties fo:margin-top="0.423cm" fo:margin-bottom="0.423cm" fo:line-height="100%" style:page-number="auto"/>
    </style:style>
    <style:style style:name="P7" style:family="paragraph" style:parent-style-name="Standard" style:list-style-name="WWNum1">
      <style:paragraph-properties fo:margin-left="1.27cm" fo:margin-right="0cm" fo:margin-top="0cm" fo:margin-bottom="0cm" fo:line-height="100%" fo:text-indent="-0.635cm" style:auto-text-indent="false"/>
    </style:style>
    <style:style style:name="P8" style:family="paragraph" style:parent-style-name="Standard" style:list-style-name="WWNum1">
      <style:paragraph-properties fo:margin-left="1.27cm" fo:margin-right="0cm" fo:margin-top="0.423cm" fo:margin-bottom="0cm" fo:line-height="100%" fo:text-indent="-0.635cm" style:auto-text-indent="false"/>
    </style:style>
    <style:style style:name="P9" style:family="paragraph" style:parent-style-name="Standard" style:list-style-name="WWNum1">
      <style:paragraph-properties fo:margin-left="2.54cm" fo:margin-right="0cm" fo:margin-top="0cm" fo:margin-bottom="0cm" fo:line-height="100%" fo:text-indent="-0.635cm" style:auto-text-indent="false"/>
    </style:style>
    <style:style style:name="P10" style:family="paragraph" style:parent-style-name="Standard" style:list-style-name="WWNum1">
      <style:paragraph-properties fo:margin-left="2.54cm" fo:margin-right="0cm" fo:margin-top="0cm" fo:margin-bottom="0.423cm" fo:line-height="100%" fo:text-indent="-0.635cm" style:auto-text-indent="false"/>
    </style:style>
    <style:style style:name="P11" style:family="paragraph" style:parent-style-name="Standard" style:list-style-name="WWNum2">
      <style:paragraph-properties fo:margin-left="0.635cm" fo:margin-right="0cm" fo:margin-top="0.423cm" fo:margin-bottom="0cm" fo:line-height="100%" fo:text-align="start" style:justify-single-word="false" fo:text-indent="0cm" style:auto-text-indent="false"/>
      <style:text-properties fo:background-color="#ffffff"/>
    </style:style>
    <style:style style:name="P12" style:family="paragraph" style:parent-style-name="Standard" style:list-style-name="WWNum2">
      <style:paragraph-properties fo:margin-left="0.635cm" fo:margin-right="0cm" fo:margin-top="0cm" fo:margin-bottom="0.423cm" fo:line-height="100%" fo:text-align="start" style:justify-single-word="false" fo:text-indent="0cm" style:auto-text-indent="false"/>
    </style:style>
    <style:style style:name="P13" style:family="paragraph" style:parent-style-name="Heading_20_3">
      <style:paragraph-properties fo:margin-top="0.494cm" fo:margin-bottom="0.141cm" fo:line-height="100%" fo:keep-together="auto" fo:keep-with-next="auto"/>
    </style:style>
    <style:style style:name="P14" style:family="paragraph" style:parent-style-name="Heading_20_3">
      <style:paragraph-properties fo:margin-top="0.494cm" fo:margin-bottom="0.141cm" fo:line-height="100%" fo:text-align="start" style:justify-single-word="false"/>
      <style:text-properties fo:font-size="12pt" style:font-size-asian="12pt" style:font-size-complex="12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fo:background-color="#ffff00" style:font-weight-asian="bold" style:font-weight-complex="bold"/>
    </style:style>
    <style:style style:name="T3" style:family="text">
      <style:text-properties fo:font-weight="bold" fo:background-color="#ffffff" style:font-weight-asian="bold" style:font-weight-complex="bold"/>
    </style:style>
    <style:style style:name="T4" style:family="text">
      <style:text-properties fo:color="#000000" fo:font-size="13pt" fo:font-weight="bold" style:font-size-asian="13pt" style:font-weight-asian="bold" style:font-size-complex="13pt" style:font-weight-complex="bold"/>
    </style:style>
    <style:style style:name="T5" style:family="text">
      <style:text-properties fo:color="#000000" fo:font-size="11pt" fo:font-weight="bold" fo:background-color="#ffffff" style:font-size-asian="11pt" style:font-weight-asian="bold" style:font-size-complex="11pt" style:font-weight-complex="bold"/>
    </style:style>
    <style:style style:name="T6" style:family="text">
      <style:text-properties fo:color="#000000" fo:font-size="11pt" fo:font-weight="normal" fo:background-color="#ffffff" style:font-size-asian="11pt" style:font-weight-asian="normal" style:font-size-complex="11pt" style:font-weight-complex="normal"/>
    </style:style>
    <style:style style:name="T7" style:family="text">
      <style:text-properties style:font-name="Arial Unicode MS" style:font-name-asian="Arial Unicode MS1" style:font-name-complex="Arial Unicode MS1"/>
    </style:style>
    <style:style style:name="T8" style:family="text">
      <style:text-properties fo:color="#1155cc" style:text-underline-style="solid" style:text-underline-width="auto" style:text-underline-color="font-color"/>
    </style:style>
    <style:style style:name="T9" style:family="text">
      <style:text-properties fo:color="#1155cc" style:text-underline-style="solid" style:text-underline-width="auto" style:text-underline-color="font-color" fo:font-weight="bold" fo:background-color="#ffff00" style:font-weight-asian="bold" style:font-weight-complex="bold"/>
    </style:style>
    <style:style style:name="T10" style:family="text">
      <style:text-properties fo:font-weight="normal" fo:background-color="#ffffff" style:font-weight-asian="normal" style:font-weight-complex="normal"/>
    </style:style>
    <style:style style:name="T11" style:family="text">
      <style:text-properties fo:background-color="#ffffff"/>
    </style:style>
    <style:style style:name="T12" style:family="text">
      <style:text-properties fo:font-size="12pt" fo:font-weight="bold" style:font-size-asian="12pt" style:font-weight-asian="bold" style:font-size-complex="12pt" style:font-weight-complex="bold"/>
    </style:style>
    <style:style style:name="T13" style:family="text">
      <style:text-properties fo:font-size="11pt" fo:font-weight="bold" fo:background-color="#ffffff" style:font-size-asian="11pt" style:font-weight-asian="bold" style:font-size-complex="11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Szanowni Państwo</text:span></text:p>
      <text:p text:style-name="P4">Uprzejmie informujemy, że w roku szkolnym 2026<text:span text:style-name="T11">/2027</text:span><text:span text:style-name="T3"> </text:span><text:span text:style-name="T10">będzie obowiązywał nowy </text:span><text:span text:style-name="T11">system</text:span> zamawiania posiłków (obejmujący również ich opłacanie oraz zgłaszanie nieobecności) w naszej szlole.</text:p>
      <text:p text:style-name="P4">Korzystamy z aplikacji <text:span text:style-name="T12">Jem W Szkole</text:span>, która umożliwi Państwu wygodne zarządzanie posiłkami dziecka.</text:p>
      <text:p text:style-name="Standard"/>
      <text:h text:style-name="P13" text:outline-level="3"><text:bookmark text:name="Bookmark"/><text:span text:style-name="T4">Co należy zrobić?</text:span></text:h>
      <text:p text:style-name="P4"><text:span text:style-name="T7">✅ </text:span><text:span text:style-name="T1">Zarejestruj konto w aplikacji Jem W Szkole</text:span> – jest to konieczne, aby móc korzystać ze stołówki szkolnej (zarówno teraz, jak i w przyszłości).</text:p>
      <text:p text:style-name="P4">Aby się zarejestrować i mieć możliwość zarządzania posiłkami dziecka, prosimy o wypełnienie formularza pod poniższym linkiem:</text:p>
      <text:p text:style-name="P4"><text:s/>👉 <text:a xlink:type="simple" xlink:href="https://system.jemwszkole.pl/registration/zso2_krakow" text:style-name="Internet_20_link" text:visited-style-name="Visited_20_Internet_20_Link"><text:span text:style-name="T9">https://system.jemwszkole.pl/registration/zso2_krakow</text:span></text:a></text:p>
      <text:p text:style-name="P4">Po rejestracji otrzymają Państwo wiadomość e-mail z potwierdzeniem utworzenia konta.</text:p>
      <text:p text:style-name="P4"><text:span text:style-name="T1">Od tego momentu będzie można zalogować się do aplikacji i zarządzać m.in. płatnościami za wyżywienie.</text:span></text:p>
      <text:p text:style-name="P1"/>
      <text:h text:style-name="P13" text:outline-level="3"><text:bookmark text:name="Bookmark1"/><text:span text:style-name="T4">Jak korzystać z aplikacji?</text:span></text:h>
      <text:p text:style-name="P4"><text:span text:style-name="T1">Nie ma potrzeby instalowania aplikacji!</text:span> – wystarczy przeglądarka internetowa (na dowolnym urządzeniu posiadającym dostęp do internetu).</text:p>
      <text:p text:style-name="P4">🔗 <text:span text:style-name="T1">Dostęp do aplikacji:</text:span><text:a xlink:type="simple" xlink:href="https://system.jemwszkole.pl" text:style-name="Internet_20_link" text:visited-style-name="Visited_20_Internet_20_Link"><text:span text:style-name="T8"> system.jemwszkole.pl</text:span></text:a></text:p>
      <text:p text:style-name="P4">📧 <text:span text:style-name="T1">Login:</text:span> adres e-mail podany podczas rejestracji</text:p>
      <text:p text:style-name="P4">Po zalogowaniu należy:</text:p>
      <text:list xml:id="list283737768533696089" text:style-name="WWNum1">
        <text:list-item>
          <text:p text:style-name="P8">Dodać dziecko/dzieci do swojego konta (Szczegółowa instrukcja dostępna jest w zakładce „Instrukcje” w aplikacji).<text:line-break/></text:p>
        </text:list-item>
        <text:list-item>
          <text:p text:style-name="P7">Poczekać na akceptację zgłoszenia przez ajenta stołówki<text:line-break/></text:p>
        </text:list-item>
        <text:list-item>
          <text:p text:style-name="P7">Po akceptacji dziecka/dzieci przez ajenta, aplikacja będzie gotowa do pełnego użytkowania.<text:line-break/></text:p>
        </text:list-item>
        <text:list-item>
          <text:p text:style-name="P7">W aplikacji można m.in.:</text:p>
          <text:list>
            <text:list-item>
              <text:p text:style-name="P9">zamawiać posiłki,</text:p>
            </text:list-item>
            <text:list-item>
              <text:p text:style-name="P9">dokonywać płatności za wyżywienie,</text:p>
            </text:list-item>
            <text:list-item>
              <text:p text:style-name="P9">zgłaszać nieobecności dziecka</text:p>
            </text:list-item>
            <text:list-item>
              <text:p text:style-name="P10">komunikować się z ajentem.</text:p>
            </text:list-item>
          </text:list>
        </text:list-item>
      </text:list>
      <text:p text:style-name="P4"><text:soft-page-break/><text:span text:style-name="T7">❗ </text:span><text:span text:style-name="T1">Brak konta uniemożliwi zamawianie posiłków dla dzieci.</text:span></text:p>
      <text:p text:style-name="Standard"/>
      <text:h text:style-name="P13" text:outline-level="3"><text:bookmark text:name="Bookmark2"/><text:span text:style-name="T4">Terminy:</text:span></text:h>
      <text:h text:style-name="P14" text:outline-level="3"><text:span text:style-name="T1"><text:s text:c="6"/>- </text:span><text:span text:style-name="T3"><text:s text:c="2"/></text:span><text:span text:style-name="T13">Od </text:span><text:span text:style-name="T5">20.08.2026 <text:s/></text:span><text:span text:style-name="T6">–</text:span><text:span text:style-name="T5"> </text:span><text:span text:style-name="T6">możliwość dokonania zakupu posiłków przez <text:s/>aplikację</text:span></text:h>
      <text:list xml:id="list5169086022454970064" text:style-name="WWNum2">
        <text:list-header>
          <text:p text:style-name="P11"><text:span text:style-name="T1">- <text:s text:c="3"/>Od 01.09.2026 </text:span>– po rejestracji dziecka/dzieci w aplikacji, na stołówce będzie można <text:s text:c="4"/><text:tab/>odebrać brelok za pomocą którego korzystamy z posilków.<text:line-break/></text:p>
          <text:p text:style-name="P12"><text:span text:style-name="T3">- <text:s text:c="3"/>Od 02.09.2026 </text:span><text:span text:style-name="T11"><text:s/>– rozpoczęcie wydawania posiłków w naszej placówce na <text:s text:c="3"/><text:tab/>podstawie zamówień z aplikacji</text:span><text:line-break/></text:p>
        </text:list-header>
      </text:list>
      <text:p text:style-name="Standard"/>
      <text:h text:style-name="P13" text:outline-level="3"><text:bookmark text:name="Bookmark3"/><text:span text:style-name="T4">Pomoc i instrukcje</text:span></text:h>
      <text:p text:style-name="P4">🎥 Krótki film instruktażowy dot. rejestracji konta:<text:line-break/><text:a xlink:type="simple" xlink:href="https://youtu.be/nzPDR0z31cs" text:style-name="Internet_20_link" text:visited-style-name="Visited_20_Internet_20_Link"> </text:a><text:a xlink:type="simple" xlink:href="https://youtu.be/nzPDR0z31cs" text:style-name="Internet_20_link" text:visited-style-name="Visited_20_Internet_20_Link"><text:span text:style-name="T8">https://youtu.be/nzPDR0z31cs</text:span></text:a></text:p>
      <text:p text:style-name="P4">📁 Dodatkowe instrukcje (filmy) znajdą Państwo po zalogowaniu w zakładce <text:span text:style-name="T1">„Instrukcje”</text:span>.</text:p>
      <text:p text:style-name="P4">📧 W razie pytań lub problemów technicznych prosimy o kontakt z ajentem:<text:line-break/>ewelinaglowacka63@interia.pl</text:p>
      <text:p text:style-name="P2">Dodatkowe informacje</text:p>
      <text:p text:style-name="P3"><text:s text:c="5"/>- <text:s/>pierwszy brelok osoby korzystające z aplikacji otrymują za darmo , w przypadku jego utraty koszt zakupu kolejnego to 10 zł</text:p>
      <text:p text:style-name="P5">Zachęcamy do szybkiej rejestracji i życzymy sprawnego korzystania z aplikacji JemWSzkole!</text:p>
      <text:p text:style-name="P4"><text:span text:style-name="T1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3" svg:font-family="Arial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 Unicode MS1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zh" style:country-asian="CN" style:font-size-complex="11pt" style:language-complex="hi" style:country-complex="IN"/>
    </style:default-style>
    <style:default-style style:family="paragraph">
      <style:paragraph-properties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Arial" fo:font-size="11pt" fo:language="en" fo:country="US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706cm" fo:margin-bottom="0.212cm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635cm" fo:margin-bottom="0.212cm" fo:line-height="100%" fo:keep-together="always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564cm" fo:margin-bottom="0.141cm" fo:line-height="100%" fo:keep-together="always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494cm" fo:margin-bottom="0.141cm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423cm" fo:margin-bottom="0.141cm" fo:line-height="100%" fo:keep-together="always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423cm" fo:margin-bottom="0.141cm" fo:line-height="100%" fo:keep-together="always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ubtitle" style:default-outline-level="" style:list-style-name="" style:class="chapter">
      <style:paragraph-properties fo:margin-top="0cm" fo:margin-bottom="0.106cm" fo:line-height="100%" fo:text-align="start" style:justify-single-word="false" fo:keep-together="always" fo:keep-with-next="always"/>
      <style:text-properties fo:font-size="26pt" fo:font-weight="bold" style:font-size-asian="26pt" style:font-weight-asian="bold" style:font-size-complex="26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margin-top="0cm" fo:margin-bottom="0.564cm" fo:line-height="100%" fo:text-align="start" style:justify-single-word="false" fo:keep-together="always" fo:keep-with-next="always"/>
      <style:text-properties fo:color="#666666" style:font-name="Arial" fo:font-size="15pt" fo:font-style="normal" style:font-name-asian="Arial2" style:font-size-asian="15pt" style:font-style-asian="normal" style:font-name-complex="Arial2" style:font-size-complex="15pt" style:font-style-complex="normal"/>
    </style:style>
    <style:style style:name="ListLabel_20_1" style:display-name="ListLabel 1" style:family="text">
      <style:text-properties style:text-underline-style="non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date>2026-08-11T13:11:39.83</dc:date>
    <meta:generator>OpenOffice/4.1.15$Win32 OpenOffice.org_project/4115m2$Build-9813</meta:generator>
    <meta:document-statistic meta:table-count="0" meta:image-count="0" meta:object-count="0" meta:page-count="2" meta:paragraph-count="34" meta:word-count="326" meta:character-count="2428"/>
  </office:meta>
</office:document-meta>
</file>